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академическом-районе-москвы-сотрудники-гибдд-задержали-мужину-который-пытался-дать-взятку"/>В Академическом районе Москвы сотрудники ГИБДД задержали мужину, который пытался дать взятку<text:bookmark-end text:name="в-академическом-районе-москвы-сотрудники-гибдд-задержали-мужину-который-пытался-дать-взятку"/></text:h>
      <text:p text:style-name="First_20_paragraph">20.02.2021</text:p>
      <text:p text:style-name="Text_20_body"><text:span text:style-name="T1">Инспекторы ГИБДД УВД по ЮЗАО ГУ МВД России по г. Москве задержали подозреваемого в попытке дачи взятки должностному лицу при исполнении им служебных обязанностей.</text:span><text:line-break/><text:line-break/>На улице Профсоюзная инспекторами ГИБДД для проверки документов был остановлен автомобиль. Находящийся за рулем 30-летний приезжий из ближнего зарубежья предъявил водительское удостоверение с признаками подделки.<text:line-break/><text:line-break/>“Находясь в служебном автомобиле, мужчина за не привлечение его к уголовной ответственности по статье 327 УК РФ «Подделка, изготовление или оборот поддельных документов, государственных наград, штампов, печатей, бланков» предложил инспектору ГИБДД денежные средства”, - сообщается на сайте ГУ МДВ по Москве.<text:line-break/></text:p>
      <text:p text:style-name="Text_20_body">Сообщается, что полицейский предупредил мужчину о противоправности его действий и предусмотренной за это уголовной ответственности, однако водитель от своих намерений не отказался и положил в бардачок служебного автомобиля 10 тысяч рублей, после чего был задержан.<text:line-break/></text:p>
      <text:p text:style-name="Text_20_body"><text:line-break/></text:p>
      <text:p text:style-name="Text_20_body">Дознанием ОМВД России по Академическому району г. Москвы возбуждено уголовное дело по признакам преступления, предусмотренного статьей 30 УК РФ «Приготовление к преступлению, покушение на преступление» и статьей 291.2 УК РФ «Мелкое взяточничество». В отношении подозреваемого избрана мера пресечения в виде подписки о невыезде и надлежащем поведении.<text:line-break/><text:line-break/>Фото: pixabay.com<text:line-break/></text:p>
      <text:p text:style-name="Text_20_body"><text:line-break/></text:p>
      <text:p text:style-name="Text_20_body">Адрес страницы: <text:a xlink:type="simple" xlink:href="http://akademichesky.mos.ru/presscenter/news/detail/9733413.html" office:name=""><text:span text:style-name="Definition">http://akademichesky.mos.ru/presscenter/news/detail/9733413.html</text:span></text:a></text:p>
      <text:p text:style-name="Text_20_body"><text:a xlink:type="simple" xlink:href="http://akademichesky.mos.ru" office:name=""><text:span text:style-name="Definition">Управа района Академиче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01T05:09:53Z</meta:creation-date>
    <dc:date>2024-05-01T05:09:53Z</dc:date>
  </office:meta>
</office:document-meta>
</file>