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ая-команда-1534-завоевала-серебро-на-турнире-пфк-цска"/>Школьная команда №1534 завоевала серебро на турнире ПФК «ЦСКА»<text:bookmark-end text:name="школьная-команда-1534-завоевала-серебро-на-турнире-пфк-цска"/></text:h>
      <text:p text:style-name="First_20_paragraph">10.06.2025</text:p>
      <text:p text:style-name="Text_20_body">10.06.2025<text:line-break/><text:line-break/></text:p>
      <text:p text:style-name="Text_20_body"><text:line-break/></text:p>
      <text:p text:style-name="Text_20_body">На ВЭБ Арене состоялся финал Кубка школьной футбольной лиги ПФК «ЦСКА», в котором успешно выступила команда школы №1534.</text:p>
      <text:p text:style-name="Text_20_body">Особым гостем мероприятия стал прославленный российский полузащитник Алан Дзагоев — заслуженный мастер спорта, многократный чемпион России и обладатель национальных кубков.</text:p>
      <text:p text:style-name="Text_20_body">В полуфинальном матче футболисты школы №1534 уверенно переиграли команду «Филин» со счетом 6:2, обеспечив себе выход в финал. В решающем поединке юным спортсменам противостоял клуб «Гранит». Несмотря на ожесточенное сопротивление соперника и зрелищную игру с обеих сторон, ребятам удалось завоевать почетное второе место, продемонстрировав настоящий бойцовский характер.</text:p>
      <text:p text:style-name="Text_20_body">Видеоотчет с турнира доступен по <text:a xlink:type="simple" xlink:href="https://vk.com/wall-132222647_9592" office:name=""><text:span text:style-name="Definition">ссылке</text:span></text:a>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akademichesky.mos.ru/presscenter/news/detail/13023127.html" office:name=""><text:span text:style-name="Definition">http://akademichesky.mos.ru/presscenter/news/detail/13023127.html</text:span></text:a></text:p>
      <text:p text:style-name="Text_20_body"><text:a xlink:type="simple" xlink:href="http://akademichesky.mos.ru" office:name=""><text:span text:style-name="Definition">Управа района Академиче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5T12:04:53Z</meta:creation-date>
    <dc:date>2025-07-05T12:04:53Z</dc:date>
  </office:meta>
</office:document-meta>
</file>