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академическом-районе-возведут-образовательный-центр-со-школой-и-детсадом-на-325-мест"/>В Академическом районе возведут образовательный центр со школой и детсадом на 325 мест<text:bookmark-end text:name="в-академическом-районе-возведут-образовательный-центр-со-школой-и-детсадом-на-325-мест"/></text:h>
      <text:p text:style-name="First_20_paragraph">29.08.2023</text:p>
      <text:p text:style-name="Text_20_body"><text:line-break/></text:p>
      <text:p text:style-name="Text_20_body">В Академическом районе по адресу: улица Гримау, владение 9, корпус 1 возведут образовательный центр со школой и детсадом на 325 мест. Об этом <text:a xlink:type="simple" xlink:href="https://icmos.ru/news/v-akademiceskom-raione-gorod-postroit-obrazovatelnyi-centr-so-skoloi-i-detsadom" office:name=""><text:span text:style-name="Definition">сообщила</text:span></text:a> председатель Комитета города Москвы по обеспечению реализации инвестиционных проектов в строительстве и контролю в области долевого строительства Анастасия Пятова.</text:p>
      <text:p text:style-name="Text_20_body">Уточняется, что на земельном участке ориентировочной площадью 0,75 гектара планируется построить школу на 225 мест и детский сад на 100 мест суммарной поэтажной площадью 8500 квадратных метров.</text:p>
      <text:p text:style-name="Text_20_body">Объект будет возведен за счет средств городского бюджета. В настоящее время участок полностью свободен от застройки.</text:p>
      <text:p text:style-name="Text_20_body">Фото: mos.ru</text:p>
      <text:p text:style-name="Text_20_body"><text:line-break/></text:p>
      <text:p text:style-name="Text_20_body">Адрес страницы: <text:a xlink:type="simple" xlink:href="http://akademichesky.mos.ru/presscenter/news/detail/11800982.html" office:name=""><text:span text:style-name="Definition">http://akademichesky.mos.ru/presscenter/news/detail/11800982.html</text:span></text:a></text:p>
      <text:p text:style-name="Text_20_body"><text:a xlink:type="simple" xlink:href="http://akademichesky.mos.ru" office:name=""><text:span text:style-name="Definition">Управа района Академиче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9T15:42:46Z</meta:creation-date>
    <dc:date>2023-08-29T15:42:46Z</dc:date>
  </office:meta>
</office:document-meta>
</file>