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академическом-районе-возведут-бизнес-центр-на-6400-рабочих-мест"/>В Академическом районе возведут бизнес-центр на 6400 рабочих мест<text:bookmark-end text:name="в-академическом-районе-возведут-бизнес-центр-на-6400-рабочих-мест"/></text:h>
      <text:p text:style-name="First_20_paragraph">31.07.2023</text:p>
      <text:p text:style-name="Text_20_body"><text:line-break/></text:p>
      <text:p text:style-name="Text_20_body">В Академическом районе возведут бизнес-центр «STONE Ленинский» на 6400 рабочих мест. Об этом <text:a xlink:type="simple" xlink:href="https://stroi.mos.ru/news/biznies-tsientr-na-6400-rabochikh-miest-postroiat-v-raionie-akadiemichieskii" office:name=""><text:span text:style-name="Definition">сообщил</text:span></text:a> заммэра Москвы по вопросам градостроительной политики и строительства Андрей Бочкарёв.</text:p>
      <text:p text:style-name="Text_20_body">Здание построят по адресу: ул. Вавилова, вл. 11. Благодаря его строительству в Академическом районе планируется создать 6400 рабочих мест. Бизнес-центр будет состоять из двух офисных башен высотой в 12 и 23 этажа. Их объединит стилобат с инфраструктурой для всех желающих.</text:p>
      <text:p text:style-name="Text_20_body">Сейчас на площадке продолжается разработка котлована и ведется гидроизоляция. Уже выполнена заливка первого кубометра бетона, продолжается армирование фундаментной плиты. Начало монолитных работ запланировано на осенью этого года.</text:p>
      <text:p text:style-name="Text_20_body">Фото: stroi.mos.ru</text:p>
      <text:p text:style-name="Text_20_body"><text:line-break/></text:p>
      <text:p text:style-name="Text_20_body">Адрес страницы: <text:a xlink:type="simple" xlink:href="http://akademichesky.mos.ru/presscenter/news/detail/11745200.html" office:name=""><text:span text:style-name="Definition">http://akademichesky.mos.ru/presscenter/news/detail/11745200.html</text:span></text:a></text:p>
      <text:p text:style-name="Text_20_body"><text:a xlink:type="simple" xlink:href="http://akademichesky.mos.ru" office:name=""><text:span text:style-name="Definition">Управа района Академиче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7T07:25:37Z</meta:creation-date>
    <dc:date>2023-10-07T07:25:37Z</dc:date>
  </office:meta>
</office:document-meta>
</file>